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</office:font-face-decls>
  <office:automatic-styles/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reformatted_20_Text"># PENSAI-STT V1.0 — BLUEPRINT MASTER</text:p>
      <text:p text:style-name="Preformatted_20_Text">## Specifica tecnica congelata per agenti GML 5.2</text:p>
      <text:p text:style-name="Preformatted_20_Text"/>
      <text:p text:style-name="Preformatted_20_Text">**Versione:** PENSAI-STT V1.0 <text:s/></text:p>
      <text:p text:style-name="Preformatted_20_Text">**Funzione:** WAV → TESTO ITALIANO <text:s/></text:p>
      <text:p text:style-name="Preformatted_20_Text">**Modalità:** locale / offline <text:s/></text:p>
      <text:p text:style-name="Preformatted_20_Text">**Costo economico:** €0 <text:s/></text:p>
      <text:p text:style-name="Preformatted_20_Text">**Target hardware:** Olidata T4000/C4000 <text:s/></text:p>
      <text:p text:style-name="Preformatted_20_Text">**Data:** 2026-09-04</text:p>
      <text:p text:style-name="Preformatted_20_Text"/>
      <text:p text:style-name="Preformatted_20_Text">---</text:p>
      <text:p text:style-name="Preformatted_20_Text"/>
      <text:p text:style-name="Preformatted_20_Text">## 1. OBIETTIVO</text:p>
      <text:p text:style-name="Preformatted_20_Text"/>
      <text:p text:style-name="Preformatted_20_Text">Realizzare una applicazione denominata **PENSAI-STT V1.0** capace di trasformare un file audio WAV in testo italiano.</text:p>
      <text:p text:style-name="Preformatted_20_Text"/>
      <text:p text:style-name="Preformatted_20_Text">La V1 deve essere:</text:p>
      <text:p text:style-name="Preformatted_20_Text"/>
      <text:p text:style-name="Preformatted_20_Text">- gratuita;</text:p>
      <text:p text:style-name="Preformatted_20_Text">- locale;</text:p>
      <text:p text:style-name="Preformatted_20_Text">- offline;</text:p>
      <text:p text:style-name="Preformatted_20_Text">- priva di cloud;</text:p>
      <text:p text:style-name="Preformatted_20_Text">- priva di API esterne;</text:p>
      <text:p text:style-name="Preformatted_20_Text">- priva di account;</text:p>
      <text:p text:style-name="Preformatted_20_Text">- priva di pubblicità;</text:p>
      <text:p text:style-name="Preformatted_20_Text">- priva di analytics;</text:p>
      <text:p text:style-name="Preformatted_20_Text">- priva di tracking;</text:p>
      <text:p text:style-name="Preformatted_20_Text">- utilizzabile sul sistema target indicato in questo documento.</text:p>
      <text:p text:style-name="Preformatted_20_Text"/>
      <text:p text:style-name="Preformatted_20_Text">Il componente STT deve esclusivamente effettuare:</text:p>
      <text:p text:style-name="Preformatted_20_Text"/>
      <text:p text:style-name="Preformatted_20_Text">**AUDIO → TESTO**</text:p>
      <text:p text:style-name="Preformatted_20_Text"/>
      <text:p text:style-name="Preformatted_20_Text">Non deve prendere decisioni e non deve implementare la logica PENSAI.</text:p>
      <text:p text:style-name="Preformatted_20_Text"/>
      <text:p text:style-name="Preformatted_20_Text">---</text:p>
      <text:p text:style-name="Preformatted_20_Text"/>
      <text:p text:style-name="Preformatted_20_Text"># 2. SISTEMA TARGET</text:p>
      <text:p text:style-name="Preformatted_20_Text"/>
      <text:p text:style-name="Preformatted_20_Text">## Hardware verificato</text:p>
      <text:p text:style-name="Preformatted_20_Text"/>
      <text:p text:style-name="Preformatted_20_Text">- CPU: Intel Pentium G620</text:p>
      <text:p text:style-name="Preformatted_20_Text">- Architettura: x86_64</text:p>
      <text:p text:style-name="Preformatted_20_Text">- Core: 2</text:p>
      <text:p text:style-name="Preformatted_20_Text">- Frequenza nominale: 2.60 GHz</text:p>
      <text:p text:style-name="Preformatted_20_Text">- Architettura CPU: Sandy Bridge</text:p>
      <text:p text:style-name="Preformatted_20_Text">- AVX: assente</text:p>
      <text:p text:style-name="Preformatted_20_Text">- AVX2: assente</text:p>
      <text:p text:style-name="Preformatted_20_Text">- RAM: 12 GiB</text:p>
      <text:p text:style-name="Preformatted_20_Text">- RAM disponibile durante il PRECHECK: circa 8.7 GiB</text:p>
      <text:p text:style-name="Preformatted_20_Text">- GPU: Intel HD Graphics 2000</text:p>
      <text:p text:style-name="Preformatted_20_Text">- Accelerazione CUDA: assente</text:p>
      <text:p text:style-name="Preformatted_20_Text">- Storage principale: SSD 240 GB</text:p>
      <text:p text:style-name="Preformatted_20_Text">- Spazio libero rilevato: circa 159 GB</text:p>
      <text:p text:style-name="Preformatted_20_Text"/>
      <text:p text:style-name="Preformatted_20_Text">## Sistema operativo</text:p>
      <text:p text:style-name="Preformatted_20_Text"/>
      <text:p text:style-name="Preformatted_20_Text">- Linux Mint 22.3 Zena</text:p>
      <text:p text:style-name="Preformatted_20_Text">- base Ubuntu 24.04 Noble</text:p>
      <text:p text:style-name="Preformatted_20_Text">- kernel 7.0.0-31-generic</text:p>
      <text:p text:style-name="Preformatted_20_Text">- x86_64</text:p>
      <text:p text:style-name="Preformatted_20_Text"/>
      <text:p text:style-name="Preformatted_20_Text">## Audio</text:p>
      <text:p text:style-name="Preformatted_20_Text"><text:soft-page-break/></text:p>
      <text:p text:style-name="Preformatted_20_Text">PipeWire attivo.</text:p>
      <text:p text:style-name="Preformatted_20_Text"/>
      <text:p text:style-name="Preformatted_20_Text">Dispositivo monitor verificato:</text:p>
      <text:p text:style-name="Preformatted_20_Text"/>
      <text:p text:style-name="Preformatted_20_Text">`alsa_output.pci-0000_00_1b.0.analog-stereo.monitor`</text:p>
      <text:p text:style-name="Preformatted_20_Text"/>
      <text:p text:style-name="Preformatted_20_Text">Il dispositivo monitor risulta utilizzabile per catturare l'audio riprodotto dal PC.</text:p>
      <text:p text:style-name="Preformatted_20_Text"/>
      <text:p text:style-name="Preformatted_20_Text">È già stato effettuato un test reale di cattura:</text:p>
      <text:p text:style-name="Preformatted_20_Text"/>
      <text:p text:style-name="Preformatted_20_Text">`pensai-test.wav`</text:p>
      <text:p text:style-name="Preformatted_20_Text"/>
      <text:p text:style-name="Preformatted_20_Text">Il file è stato riprodotto e l'audio è risultato udibile correttamente.</text:p>
      <text:p text:style-name="Preformatted_20_Text"/>
      <text:p text:style-name="Preformatted_20_Text">---</text:p>
      <text:p text:style-name="Preformatted_20_Text"/>
      <text:p text:style-name="Preformatted_20_Text"># 3. ARCHITETTURA</text:p>
      <text:p text:style-name="Preformatted_20_Text"/>
      <text:p text:style-name="Preformatted_20_Text">```text</text:p>
      <text:p text:style-name="Preformatted_20_Text"><text:s text:c="17"/>PENSAI-STT V1</text:p>
      <text:p text:style-name="Preformatted_20_Text"><text:s text:c="23"/>|</text:p>
      <text:p text:style-name="Preformatted_20_Text"><text:s text:c="17"/>FILE WAV</text:p>
      <text:p text:style-name="Preformatted_20_Text"><text:s text:c="23"/>|</text:p>
      <text:p text:style-name="Preformatted_20_Text"><text:s text:c="23"/>v</text:p>
      <text:p text:style-name="Preformatted_20_Text"><text:s text:c="14"/>DECODIFICA / PCM</text:p>
      <text:p text:style-name="Preformatted_20_Text"><text:s text:c="23"/>|</text:p>
      <text:p text:style-name="Preformatted_20_Text"><text:s text:c="23"/>v</text:p>
      <text:p text:style-name="Preformatted_20_Text"><text:s text:c="14"/>WHISPER.CPP WASM</text:p>
      <text:p text:style-name="Preformatted_20_Text"><text:s text:c="23"/>|</text:p>
      <text:p text:style-name="Preformatted_20_Text"><text:s text:c="23"/>v</text:p>
      <text:p text:style-name="Preformatted_20_Text"><text:s text:c="16"/>TESTO ITALIANO</text:p>
      <text:p text:style-name="Preformatted_20_Text"><text:s text:c="23"/>|</text:p>
      <text:p text:style-name="Preformatted_20_Text"><text:s text:c="13"/>+---------+---------+</text:p>
      <text:p text:style-name="Preformatted_20_Text"><text:s text:c="13"/>| <text:s text:c="18"/>|</text:p>
      <text:p text:style-name="Preformatted_20_Text"><text:s text:c="13"/>v <text:s text:c="18"/>v</text:p>
      <text:p text:style-name="Preformatted_20_Text"><text:s text:c="11"/>COPIA <text:s text:c="12"/>SALVA TXT</text:p>
      <text:p text:style-name="Preformatted_20_Text">```</text:p>
      <text:p text:style-name="Preformatted_20_Text"/>
      <text:p text:style-name="Preformatted_20_Text">Architettura futura:</text:p>
      <text:p text:style-name="Preformatted_20_Text"/>
      <text:p text:style-name="Preformatted_20_Text">```text</text:p>
      <text:p text:style-name="Preformatted_20_Text">AUDIO</text:p>
      <text:p text:style-name="Preformatted_20_Text"><text:s text:c="2"/>|</text:p>
      <text:p text:style-name="Preformatted_20_Text"><text:s text:c="2"/>v</text:p>
      <text:p text:style-name="Preformatted_20_Text">PENSAI-STT</text:p>
      <text:p text:style-name="Preformatted_20_Text"><text:s text:c="2"/>|</text:p>
      <text:p text:style-name="Preformatted_20_Text"><text:s text:c="2"/>v</text:p>
      <text:p text:style-name="Preformatted_20_Text">TESTO</text:p>
      <text:p text:style-name="Preformatted_20_Text"><text:s text:c="2"/>|</text:p>
      <text:p text:style-name="Preformatted_20_Text"><text:s text:c="2"/>v</text:p>
      <text:p text:style-name="Preformatted_20_Text">PENSAI</text:p>
      <text:p text:style-name="Preformatted_20_Text">```</text:p>
      <text:p text:style-name="Preformatted_20_Text"/>
      <text:p text:style-name="Preformatted_20_Text">Il modulo STT deve rimanere indipendente dal motore decisionale PENSAI.</text:p>
      <text:p text:style-name="Preformatted_20_Text"/>
      <text:p text:style-name="Preformatted_20_Text">---</text:p>
      <text:p text:style-name="Preformatted_20_Text"/>
      <text:p text:style-name="Preformatted_20_Text"># 4. TECNOLOGIA</text:p>
      <text:p text:style-name="Preformatted_20_Text"/>
      <text:p text:style-name="Preformatted_20_Text">## Motore</text:p>
      <text:p text:style-name="Preformatted_20_Text"/>
      <text:p text:style-name="Preformatted_20_Text">Utilizzare:</text:p>
      <text:p text:style-name="Preformatted_20_Text"><text:soft-page-break/></text:p>
      <text:p text:style-name="Preformatted_20_Text">**whisper.cpp + WebAssembly**</text:p>
      <text:p text:style-name="Preformatted_20_Text"/>
      <text:p text:style-name="Preformatted_20_Text">Il repository ufficiale di whisper.cpp include una implementazione WASM destinata all'esecuzione nel browser.</text:p>
      <text:p text:style-name="Preformatted_20_Text"/>
      <text:p text:style-name="Preformatted_20_Text">Riferimento:</text:p>
      <text:p text:style-name="Preformatted_20_Text"/>
      <text:p text:style-name="Preformatted_20_Text">https://github.com/ggml-org/whisper.cpp</text:p>
      <text:p text:style-name="Preformatted_20_Text"/>
      <text:p text:style-name="Preformatted_20_Text">Documentazione WASM:</text:p>
      <text:p text:style-name="Preformatted_20_Text"/>
      <text:p text:style-name="Preformatted_20_Text">https://github.com/ggml-org/whisper.cpp/tree/master/examples/whisper.wasm</text:p>
      <text:p text:style-name="Preformatted_20_Text"/>
      <text:p text:style-name="Preformatted_20_Text">## Modello iniziale</text:p>
      <text:p text:style-name="Preformatted_20_Text"/>
      <text:p text:style-name="Preformatted_20_Text">Utilizzare:</text:p>
      <text:p text:style-name="Preformatted_20_Text"/>
      <text:p text:style-name="Preformatted_20_Text">**Whisper tiny multilingue**</text:p>
      <text:p text:style-name="Preformatted_20_Text"/>
      <text:p text:style-name="Preformatted_20_Text">NON utilizzare:</text:p>
      <text:p text:style-name="Preformatted_20_Text"/>
      <text:p text:style-name="Preformatted_20_Text">- `tiny.en`;</text:p>
      <text:p text:style-name="Preformatted_20_Text">- base;</text:p>
      <text:p text:style-name="Preformatted_20_Text">- small;</text:p>
      <text:p text:style-name="Preformatted_20_Text">- medium;</text:p>
      <text:p text:style-name="Preformatted_20_Text">- large.</text:p>
      <text:p text:style-name="Preformatted_20_Text"/>
      <text:p text:style-name="Preformatted_20_Text">Motivo:</text:p>
      <text:p text:style-name="Preformatted_20_Text"/>
      <text:p text:style-name="Preformatted_20_Text">Il target è il Pentium G620 e la V1 serve innanzitutto a dimostrare la fattibilità.</text:p>
      <text:p text:style-name="Preformatted_20_Text"/>
      <text:p text:style-name="Preformatted_20_Text">Il modello deve essere scaricato una volta e conservato localmente.</text:p>
      <text:p text:style-name="Preformatted_20_Text"/>
      <text:p text:style-name="Preformatted_20_Text">---</text:p>
      <text:p text:style-name="Preformatted_20_Text"/>
      <text:p text:style-name="Preformatted_20_Text"># 5. FORMATO INPUT</text:p>
      <text:p text:style-name="Preformatted_20_Text"/>
      <text:p text:style-name="Preformatted_20_Text">La V1 supporta esclusivamente:</text:p>
      <text:p text:style-name="Preformatted_20_Text"/>
      <text:p text:style-name="Preformatted_20_Text">**WAV**</text:p>
      <text:p text:style-name="Preformatted_20_Text"/>
      <text:p text:style-name="Preformatted_20_Text">Il supporto MP3 è esplicitamente rimandato a una versione successiva.</text:p>
      <text:p text:style-name="Preformatted_20_Text"/>
      <text:p text:style-name="Preformatted_20_Text">Motivo:</text:p>
      <text:p text:style-name="Preformatted_20_Text"/>
      <text:p text:style-name="Preformatted_20_Text">- riduzione della complessità;</text:p>
      <text:p text:style-name="Preformatted_20_Text">- nessuna necessità di gestione codec aggiuntivi;</text:p>
      <text:p text:style-name="Preformatted_20_Text">- pipeline più deterministica;</text:p>
      <text:p text:style-name="Preformatted_20_Text">- benchmark più semplice;</text:p>
      <text:p text:style-name="Preformatted_20_Text">- eliminazione di un'intera classe di problemi.</text:p>
      <text:p text:style-name="Preformatted_20_Text"/>
      <text:p text:style-name="Preformatted_20_Text">Il file di riferimento per il benchmark è:</text:p>
      <text:p text:style-name="Preformatted_20_Text"/>
      <text:p text:style-name="Preformatted_20_Text">`pensai-test.wav`</text:p>
      <text:p text:style-name="Preformatted_20_Text"/>
      <text:p text:style-name="Preformatted_20_Text">---</text:p>
      <text:p text:style-name="Preformatted_20_Text"/>
      <text:p text:style-name="Preformatted_20_Text"># 6. FORMATO AUDIO</text:p>
      <text:p text:style-name="Preformatted_20_Text"/>
      <text:p text:style-name="Preformatted_20_Text">Il prototipo deve preferibilmente normalizzare l'audio verso:</text:p>
      <text:p text:style-name="Preformatted_20_Text"/>
      <text:p text:style-name="Preformatted_20_Text">- PCM;</text:p>
      <text:p text:style-name="Preformatted_20_Text"><text:soft-page-break/>- mono;</text:p>
      <text:p text:style-name="Preformatted_20_Text">- 16 kHz;</text:p>
      <text:p text:style-name="Preformatted_20_Text">- formato numerico compatibile con whisper.cpp.</text:p>
      <text:p text:style-name="Preformatted_20_Text"/>
      <text:p text:style-name="Preformatted_20_Text">Il programma deve verificare le caratteristiche del WAV e segnalare eventuali incompatibilità.</text:p>
      <text:p text:style-name="Preformatted_20_Text"/>
      <text:p text:style-name="Preformatted_20_Text">Non modificare il file originale.</text:p>
      <text:p text:style-name="Preformatted_20_Text"/>
      <text:p text:style-name="Preformatted_20_Text">La conversione deve avvenire in memoria quando possibile.</text:p>
      <text:p text:style-name="Preformatted_20_Text"/>
      <text:p text:style-name="Preformatted_20_Text">---</text:p>
      <text:p text:style-name="Preformatted_20_Text"/>
      <text:p text:style-name="Preformatted_20_Text"># 7. INTERFACCIA UTENTE</text:p>
      <text:p text:style-name="Preformatted_20_Text"/>
      <text:p text:style-name="Preformatted_20_Text">L'interfaccia deve essere minimale.</text:p>
      <text:p text:style-name="Preformatted_20_Text"/>
      <text:p text:style-name="Preformatted_20_Text">Schema:</text:p>
      <text:p text:style-name="Preformatted_20_Text"/>
      <text:p text:style-name="Preformatted_20_Text">```text</text:p>
      <text:p text:style-name="Preformatted_20_Text">+------------------------------------------+</text:p>
      <text:p text:style-name="Preformatted_20_Text">| <text:s text:c="13"/>PENSAI-STT <text:s text:c="17"/>|</text:p>
      <text:p text:style-name="Preformatted_20_Text">| <text:s text:c="10"/>WAV → TESTO ITALIANO <text:s text:c="10"/>|</text:p>
      <text:p text:style-name="Preformatted_20_Text">+------------------------------------------+</text:p>
      <text:p text:style-name="Preformatted_20_Text"/>
      <text:p text:style-name="Preformatted_20_Text">[ SCEGLI FILE WAV ]</text:p>
      <text:p text:style-name="Preformatted_20_Text"/>
      <text:p text:style-name="Preformatted_20_Text">File: pensai-test.wav</text:p>
      <text:p text:style-name="Preformatted_20_Text">Durata: 00:10</text:p>
      <text:p text:style-name="Preformatted_20_Text">Formato: WAV</text:p>
      <text:p text:style-name="Preformatted_20_Text"/>
      <text:p text:style-name="Preformatted_20_Text">Modello: Whisper tiny</text:p>
      <text:p text:style-name="Preformatted_20_Text"/>
      <text:p text:style-name="Preformatted_20_Text">[ TRASCRIVI ]</text:p>
      <text:p text:style-name="Preformatted_20_Text"/>
      <text:p text:style-name="Preformatted_20_Text">Stato:</text:p>
      <text:p text:style-name="Preformatted_20_Text">Pronto</text:p>
      <text:p text:style-name="Preformatted_20_Text">Elaborazione...</text:p>
      <text:p text:style-name="Preformatted_20_Text">Completato</text:p>
      <text:p text:style-name="Preformatted_20_Text">Errore</text:p>
      <text:p text:style-name="Preformatted_20_Text"/>
      <text:p text:style-name="Preformatted_20_Text">+------------------------------------------+</text:p>
      <text:p text:style-name="Preformatted_20_Text">| RISULTATO <text:s text:c="31"/>|</text:p>
      <text:p text:style-name="Preformatted_20_Text">| <text:s text:c="41"/>|</text:p>
      <text:p text:style-name="Preformatted_20_Text">| testo trascritto <text:s text:c="24"/>|</text:p>
      <text:p text:style-name="Preformatted_20_Text">| <text:s text:c="41"/>|</text:p>
      <text:p text:style-name="Preformatted_20_Text">+------------------------------------------+</text:p>
      <text:p text:style-name="Preformatted_20_Text"/>
      <text:p text:style-name="Preformatted_20_Text">[ COPIA TESTO ] [ SALVA TXT ] [ CANCELLA ]</text:p>
      <text:p text:style-name="Preformatted_20_Text">```</text:p>
      <text:p text:style-name="Preformatted_20_Text"/>
      <text:p text:style-name="Preformatted_20_Text">Non inserire:</text:p>
      <text:p text:style-name="Preformatted_20_Text"/>
      <text:p text:style-name="Preformatted_20_Text">- login;</text:p>
      <text:p text:style-name="Preformatted_20_Text">- registrazione account;</text:p>
      <text:p text:style-name="Preformatted_20_Text">- pubblicità;</text:p>
      <text:p text:style-name="Preformatted_20_Text">- analytics;</text:p>
      <text:p text:style-name="Preformatted_20_Text">- tracking;</text:p>
      <text:p text:style-name="Preformatted_20_Text">- chatbot;</text:p>
      <text:p text:style-name="Preformatted_20_Text">- funzioni decisionali;</text:p>
      <text:p text:style-name="Preformatted_20_Text">- connessioni social;</text:p>
      <text:p text:style-name="Preformatted_20_Text">- servizi cloud.</text:p>
      <text:p text:style-name="Preformatted_20_Text"/>
      <text:p text:style-name="Preformatted_20_Text">---</text:p>
      <text:p text:style-name="Preformatted_20_Text"><text:soft-page-break/></text:p>
      <text:p text:style-name="Preformatted_20_Text"># 8. MODALITÀ OFFLINE</text:p>
      <text:p text:style-name="Preformatted_20_Text"/>
      <text:p text:style-name="Preformatted_20_Text">Requisito obbligatorio.</text:p>
      <text:p text:style-name="Preformatted_20_Text"/>
      <text:p text:style-name="Preformatted_20_Text">Dopo la disponibilità locale degli asset:</text:p>
      <text:p text:style-name="Preformatted_20_Text"/>
      <text:p text:style-name="Preformatted_20_Text">```text</text:p>
      <text:p text:style-name="Preformatted_20_Text">HTML</text:p>
      <text:p text:style-name="Preformatted_20_Text">+</text:p>
      <text:p text:style-name="Preformatted_20_Text">JavaScript</text:p>
      <text:p text:style-name="Preformatted_20_Text">+</text:p>
      <text:p text:style-name="Preformatted_20_Text">WASM</text:p>
      <text:p text:style-name="Preformatted_20_Text">+</text:p>
      <text:p text:style-name="Preformatted_20_Text">MODELLO</text:p>
      <text:p text:style-name="Preformatted_20_Text">```</text:p>
      <text:p text:style-name="Preformatted_20_Text"/>
      <text:p text:style-name="Preformatted_20_Text">l'applicazione deve poter funzionare con:</text:p>
      <text:p text:style-name="Preformatted_20_Text"/>
      <text:p text:style-name="Preformatted_20_Text">**connessione Internet = assente**</text:p>
      <text:p text:style-name="Preformatted_20_Text"/>
      <text:p text:style-name="Preformatted_20_Text">Test obbligatorio:</text:p>
      <text:p text:style-name="Preformatted_20_Text"/>
      <text:p text:style-name="Preformatted_20_Text">1. avviare l'applicazione;</text:p>
      <text:p text:style-name="Preformatted_20_Text">2. disconnettere Ethernet;</text:p>
      <text:p text:style-name="Preformatted_20_Text">3. caricare WAV;</text:p>
      <text:p text:style-name="Preformatted_20_Text">4. eseguire trascrizione;</text:p>
      <text:p text:style-name="Preformatted_20_Text">5. ottenere testo.</text:p>
      <text:p text:style-name="Preformatted_20_Text"/>
      <text:p text:style-name="Preformatted_20_Text">Se la trascrizione richiede Internet:</text:p>
      <text:p text:style-name="Preformatted_20_Text"/>
      <text:p text:style-name="Preformatted_20_Text">**TEST OFFLINE = FAIL**</text:p>
      <text:p text:style-name="Preformatted_20_Text"/>
      <text:p text:style-name="Preformatted_20_Text">Non introdurre fallback cloud.</text:p>
      <text:p text:style-name="Preformatted_20_Text"/>
      <text:p text:style-name="Preformatted_20_Text">---</text:p>
      <text:p text:style-name="Preformatted_20_Text"/>
      <text:p text:style-name="Preformatted_20_Text"># 9. PRIVACY</text:p>
      <text:p text:style-name="Preformatted_20_Text"/>
      <text:p text:style-name="Preformatted_20_Text">L'audio deve rimanere sul computer.</text:p>
      <text:p text:style-name="Preformatted_20_Text"/>
      <text:p text:style-name="Preformatted_20_Text">Vietato:</text:p>
      <text:p text:style-name="Preformatted_20_Text"/>
      <text:p text:style-name="Preformatted_20_Text">```text</text:p>
      <text:p text:style-name="Preformatted_20_Text">audio → server</text:p>
      <text:p text:style-name="Preformatted_20_Text">audio → API</text:p>
      <text:p text:style-name="Preformatted_20_Text">audio → cloud</text:p>
      <text:p text:style-name="Preformatted_20_Text">testo → server</text:p>
      <text:p text:style-name="Preformatted_20_Text">metadati → analytics</text:p>
      <text:p text:style-name="Preformatted_20_Text">```</text:p>
      <text:p text:style-name="Preformatted_20_Text"/>
      <text:p text:style-name="Preformatted_20_Text">Il codice deve essere ispezionabile.</text:p>
      <text:p text:style-name="Preformatted_20_Text"/>
      <text:p text:style-name="Preformatted_20_Text">L'applicazione non deve effettuare richieste HTTP durante l'elaborazione.</text:p>
      <text:p text:style-name="Preformatted_20_Text"/>
      <text:p text:style-name="Preformatted_20_Text">---</text:p>
      <text:p text:style-name="Preformatted_20_Text"/>
      <text:p text:style-name="Preformatted_20_Text"># 10. STRUTTURA DEL PROGETTO</text:p>
      <text:p text:style-name="Preformatted_20_Text"/>
      <text:p text:style-name="Preformatted_20_Text">Struttura consigliata:</text:p>
      <text:p text:style-name="Preformatted_20_Text"/>
      <text:p text:style-name="Preformatted_20_Text">```text</text:p>
      <text:p text:style-name="Preformatted_20_Text">pensai-stt/</text:p>
      <text:p text:style-name="Preformatted_20_Text">|</text:p>
      <text:p text:style-name="Preformatted_20_Text"><text:soft-page-break/>+-- index.html</text:p>
      <text:p text:style-name="Preformatted_20_Text">+-- app.js</text:p>
      <text:p text:style-name="Preformatted_20_Text">+-- style.css</text:p>
      <text:p text:style-name="Preformatted_20_Text">|</text:p>
      <text:p text:style-name="Preformatted_20_Text">+-- wasm/</text:p>
      <text:p text:style-name="Preformatted_20_Text">| <text:s text:c="2"/>+-- whisper.wasm</text:p>
      <text:p text:style-name="Preformatted_20_Text">| <text:s text:c="2"/>+-- file JavaScript runtime</text:p>
      <text:p text:style-name="Preformatted_20_Text">|</text:p>
      <text:p text:style-name="Preformatted_20_Text">+-- models/</text:p>
      <text:p text:style-name="Preformatted_20_Text">| <text:s text:c="2"/>+-- whisper-tiny.bin</text:p>
      <text:p text:style-name="Preformatted_20_Text">|</text:p>
      <text:p text:style-name="Preformatted_20_Text">+-- samples/</text:p>
      <text:p text:style-name="Preformatted_20_Text">| <text:s text:c="2"/>+-- pensai-test.wav</text:p>
      <text:p text:style-name="Preformatted_20_Text">|</text:p>
      <text:p text:style-name="Preformatted_20_Text">+-- README.md</text:p>
      <text:p text:style-name="Preformatted_20_Text">|</text:p>
      <text:p text:style-name="Preformatted_20_Text">+-- LICENSE</text:p>
      <text:p text:style-name="Preformatted_20_Text">```</text:p>
      <text:p text:style-name="Preformatted_20_Text"/>
      <text:p text:style-name="Preformatted_20_Text">Gli asset devono rimanere separati nella V1.</text:p>
      <text:p text:style-name="Preformatted_20_Text"/>
      <text:p text:style-name="Preformatted_20_Text">Non creare inizialmente un unico HTML contenente modello e runtime.</text:p>
      <text:p text:style-name="Preformatted_20_Text"/>
      <text:p text:style-name="Preformatted_20_Text">Motivi:</text:p>
      <text:p text:style-name="Preformatted_20_Text"/>
      <text:p text:style-name="Preformatted_20_Text">- debug più semplice;</text:p>
      <text:p text:style-name="Preformatted_20_Text">- sostituzione del modello;</text:p>
      <text:p text:style-name="Preformatted_20_Text">- aggiornamento indipendente;</text:p>
      <text:p text:style-name="Preformatted_20_Text">- dimensione HTML ragionevole;</text:p>
      <text:p text:style-name="Preformatted_20_Text">- audit più semplice.</text:p>
      <text:p text:style-name="Preformatted_20_Text"/>
      <text:p text:style-name="Preformatted_20_Text">---</text:p>
      <text:p text:style-name="Preformatted_20_Text"/>
      <text:p text:style-name="Preformatted_20_Text"># 11. COMPATIBILITÀ CPU</text:p>
      <text:p text:style-name="Preformatted_20_Text"/>
      <text:p text:style-name="Preformatted_20_Text">Il sistema target:</text:p>
      <text:p text:style-name="Preformatted_20_Text"/>
      <text:p text:style-name="Preformatted_20_Text">```text</text:p>
      <text:p text:style-name="Preformatted_20_Text">Intel Pentium G620</text:p>
      <text:p text:style-name="Preformatted_20_Text">SSE4.2</text:p>
      <text:p text:style-name="Preformatted_20_Text">NO AVX</text:p>
      <text:p text:style-name="Preformatted_20_Text">NO AVX2</text:p>
      <text:p text:style-name="Preformatted_20_Text">```</text:p>
      <text:p text:style-name="Preformatted_20_Text"/>
      <text:p text:style-name="Preformatted_20_Text">Gli agenti NON devono dichiarare la compatibilità prima del test reale.</text:p>
      <text:p text:style-name="Preformatted_20_Text"/>
      <text:p text:style-name="Preformatted_20_Text">La compatibilità deve essere classificata:</text:p>
      <text:p text:style-name="Preformatted_20_Text"/>
      <text:p text:style-name="Preformatted_20_Text">```text</text:p>
      <text:p text:style-name="Preformatted_20_Text">FUNZIONALE</text:p>
      <text:p text:style-name="Preformatted_20_Text">PRESTAZIONALE</text:p>
      <text:p text:style-name="Preformatted_20_Text">```</text:p>
      <text:p text:style-name="Preformatted_20_Text"/>
      <text:p text:style-name="Preformatted_20_Text">Sono due criteri distinti.</text:p>
      <text:p text:style-name="Preformatted_20_Text"/>
      <text:p text:style-name="Preformatted_20_Text">Esempio:</text:p>
      <text:p text:style-name="Preformatted_20_Text"/>
      <text:p text:style-name="Preformatted_20_Text">```text</text:p>
      <text:p text:style-name="Preformatted_20_Text">trascrive correttamente</text:p>
      <text:p text:style-name="Preformatted_20_Text">ma impiega 10 minuti per 10 secondi</text:p>
      <text:p text:style-name="Preformatted_20_Text">```</text:p>
      <text:p text:style-name="Preformatted_20_Text"/>
      <text:p text:style-name="Preformatted_20_Text">risultato:</text:p>
      <text:p text:style-name="Preformatted_20_Text"/>
      <text:p text:style-name="Preformatted_20_Text"><text:soft-page-break/>**FUNZIONALE = PASS**</text:p>
      <text:p text:style-name="Preformatted_20_Text"/>
      <text:p text:style-name="Preformatted_20_Text">**REAL-TIME = FAIL**</text:p>
      <text:p text:style-name="Preformatted_20_Text"/>
      <text:p text:style-name="Preformatted_20_Text">---</text:p>
      <text:p text:style-name="Preformatted_20_Text"/>
      <text:p text:style-name="Preformatted_20_Text"># 12. BROWSER</text:p>
      <text:p text:style-name="Preformatted_20_Text"/>
      <text:p text:style-name="Preformatted_20_Text">Prima dell'avvio del motore devono essere verificati:</text:p>
      <text:p text:style-name="Preformatted_20_Text"/>
      <text:p text:style-name="Preformatted_20_Text">1. WebAssembly;</text:p>
      <text:p text:style-name="Preformatted_20_Text">2. supporto WASM SIMD richiesto dal runtime;</text:p>
      <text:p text:style-name="Preformatted_20_Text">3. memoria disponibile;</text:p>
      <text:p text:style-name="Preformatted_20_Text">4. caricamento corretto del modulo;</text:p>
      <text:p text:style-name="Preformatted_20_Text">5. caricamento del modello.</text:p>
      <text:p text:style-name="Preformatted_20_Text"/>
      <text:p text:style-name="Preformatted_20_Text">In caso di incompatibilità:</text:p>
      <text:p text:style-name="Preformatted_20_Text"/>
      <text:p text:style-name="Preformatted_20_Text">mostrare un errore esplicito.</text:p>
      <text:p text:style-name="Preformatted_20_Text"/>
      <text:p text:style-name="Preformatted_20_Text">Non usare fallback online.</text:p>
      <text:p text:style-name="Preformatted_20_Text"/>
      <text:p text:style-name="Preformatted_20_Text">---</text:p>
      <text:p text:style-name="Preformatted_20_Text"/>
      <text:p text:style-name="Preformatted_20_Text"># 13. BENCHMARK</text:p>
      <text:p text:style-name="Preformatted_20_Text"/>
      <text:p text:style-name="Preformatted_20_Text">Il benchmark deve utilizzare sempre:</text:p>
      <text:p text:style-name="Preformatted_20_Text"/>
      <text:p text:style-name="Preformatted_20_Text">`pensai-test.wav`</text:p>
      <text:p text:style-name="Preformatted_20_Text"/>
      <text:p text:style-name="Preformatted_20_Text">Il test deve registrare:</text:p>
      <text:p text:style-name="Preformatted_20_Text"/>
      <text:p text:style-name="Preformatted_20_Text">- durata audio;</text:p>
      <text:p text:style-name="Preformatted_20_Text">- dimensione file;</text:p>
      <text:p text:style-name="Preformatted_20_Text">- modello;</text:p>
      <text:p text:style-name="Preformatted_20_Text">- tempo di caricamento modello;</text:p>
      <text:p text:style-name="Preformatted_20_Text">- tempo di trascrizione;</text:p>
      <text:p text:style-name="Preformatted_20_Text">- tempo totale;</text:p>
      <text:p text:style-name="Preformatted_20_Text">- rapporto real-time;</text:p>
      <text:p text:style-name="Preformatted_20_Text">- testo prodotto;</text:p>
      <text:p text:style-name="Preformatted_20_Text">- eventuali errori;</text:p>
      <text:p text:style-name="Preformatted_20_Text">- RAM, se misurabile.</text:p>
      <text:p text:style-name="Preformatted_20_Text"/>
      <text:p text:style-name="Preformatted_20_Text">Formula:</text:p>
      <text:p text:style-name="Preformatted_20_Text"/>
      <text:p text:style-name="Preformatted_20_Text">```text</text:p>
      <text:p text:style-name="Preformatted_20_Text">RTF = tempo elaborazione / durata audio</text:p>
      <text:p text:style-name="Preformatted_20_Text">```</text:p>
      <text:p text:style-name="Preformatted_20_Text"/>
      <text:p text:style-name="Preformatted_20_Text">Esempio:</text:p>
      <text:p text:style-name="Preformatted_20_Text"/>
      <text:p text:style-name="Preformatted_20_Text">```text</text:p>
      <text:p text:style-name="Preformatted_20_Text">audio = 10 s</text:p>
      <text:p text:style-name="Preformatted_20_Text">elaborazione = 40 s</text:p>
      <text:p text:style-name="Preformatted_20_Text"/>
      <text:p text:style-name="Preformatted_20_Text">RTF = 4.0</text:p>
      <text:p text:style-name="Preformatted_20_Text">```</text:p>
      <text:p text:style-name="Preformatted_20_Text"/>
      <text:p text:style-name="Preformatted_20_Text">Interpretazione:</text:p>
      <text:p text:style-name="Preformatted_20_Text"/>
      <text:p text:style-name="Preformatted_20_Text">```text</text:p>
      <text:p text:style-name="Preformatted_20_Text">RTF &lt; 1 <text:s text:c="3"/>più veloce del tempo reale</text:p>
      <text:p text:style-name="Preformatted_20_Text">RTF = 1 <text:s text:c="3"/>tempo reale</text:p>
      <text:p text:style-name="Preformatted_20_Text">RTF &gt; 1 <text:s text:c="3"/>più lento del tempo reale</text:p>
      <text:p text:style-name="Preformatted_20_Text"><text:soft-page-break/>```</text:p>
      <text:p text:style-name="Preformatted_20_Text"/>
      <text:p text:style-name="Preformatted_20_Text">NON dichiarare "real-time" senza misurazione.</text:p>
      <text:p text:style-name="Preformatted_20_Text"/>
      <text:p text:style-name="Preformatted_20_Text">---</text:p>
      <text:p text:style-name="Preformatted_20_Text"/>
      <text:p text:style-name="Preformatted_20_Text"># 14. TEST MINIMI</text:p>
      <text:p text:style-name="Preformatted_20_Text"/>
      <text:p text:style-name="Preformatted_20_Text">## TEST 01 — AVVIO</text:p>
      <text:p text:style-name="Preformatted_20_Text"/>
      <text:p text:style-name="Preformatted_20_Text">PASS:</text:p>
      <text:p text:style-name="Preformatted_20_Text"/>
      <text:p text:style-name="Preformatted_20_Text">- pagina caricata;</text:p>
      <text:p text:style-name="Preformatted_20_Text">- interfaccia visibile;</text:p>
      <text:p text:style-name="Preformatted_20_Text">- nessun errore JavaScript bloccante.</text:p>
      <text:p text:style-name="Preformatted_20_Text"/>
      <text:p text:style-name="Preformatted_20_Text">## TEST 02 — WASM</text:p>
      <text:p text:style-name="Preformatted_20_Text"/>
      <text:p text:style-name="Preformatted_20_Text">PASS:</text:p>
      <text:p text:style-name="Preformatted_20_Text"/>
      <text:p text:style-name="Preformatted_20_Text">- WebAssembly disponibile;</text:p>
      <text:p text:style-name="Preformatted_20_Text">- modulo caricato.</text:p>
      <text:p text:style-name="Preformatted_20_Text"/>
      <text:p text:style-name="Preformatted_20_Text">## TEST 03 — MODELLO</text:p>
      <text:p text:style-name="Preformatted_20_Text"/>
      <text:p text:style-name="Preformatted_20_Text">PASS:</text:p>
      <text:p text:style-name="Preformatted_20_Text"/>
      <text:p text:style-name="Preformatted_20_Text">- modello locale caricato;</text:p>
      <text:p text:style-name="Preformatted_20_Text">- nessun download remoto.</text:p>
      <text:p text:style-name="Preformatted_20_Text"/>
      <text:p text:style-name="Preformatted_20_Text">## TEST 04 — WAV</text:p>
      <text:p text:style-name="Preformatted_20_Text"/>
      <text:p text:style-name="Preformatted_20_Text">PASS:</text:p>
      <text:p text:style-name="Preformatted_20_Text"/>
      <text:p text:style-name="Preformatted_20_Text">- `pensai-test.wav` viene accettato.</text:p>
      <text:p text:style-name="Preformatted_20_Text"/>
      <text:p text:style-name="Preformatted_20_Text">## TEST 05 — TRASCRIZIONE</text:p>
      <text:p text:style-name="Preformatted_20_Text"/>
      <text:p text:style-name="Preformatted_20_Text">PASS:</text:p>
      <text:p text:style-name="Preformatted_20_Text"/>
      <text:p text:style-name="Preformatted_20_Text">- Whisper produce testo.</text:p>
      <text:p text:style-name="Preformatted_20_Text"/>
      <text:p text:style-name="Preformatted_20_Text">## TEST 06 — ITALIANO</text:p>
      <text:p text:style-name="Preformatted_20_Text"/>
      <text:p text:style-name="Preformatted_20_Text">PASS:</text:p>
      <text:p text:style-name="Preformatted_20_Text"/>
      <text:p text:style-name="Preformatted_20_Text">- l'audio italiano viene trascritto in italiano con qualità utilizzabile.</text:p>
      <text:p text:style-name="Preformatted_20_Text"/>
      <text:p text:style-name="Preformatted_20_Text">## TEST 07 — OFFLINE</text:p>
      <text:p text:style-name="Preformatted_20_Text"/>
      <text:p text:style-name="Preformatted_20_Text">PASS:</text:p>
      <text:p text:style-name="Preformatted_20_Text"/>
      <text:p text:style-name="Preformatted_20_Text">- trascrizione completata senza Internet.</text:p>
      <text:p text:style-name="Preformatted_20_Text"/>
      <text:p text:style-name="Preformatted_20_Text">## TEST 08 — PRIVACY</text:p>
      <text:p text:style-name="Preformatted_20_Text"/>
      <text:p text:style-name="Preformatted_20_Text">PASS:</text:p>
      <text:p text:style-name="Preformatted_20_Text"/>
      <text:p text:style-name="Preformatted_20_Text">- nessuna richiesta remota durante il processo.</text:p>
      <text:p text:style-name="Preformatted_20_Text"/>
      <text:p text:style-name="Preformatted_20_Text">## TEST 09 — RIPETIBILITÀ</text:p>
      <text:p text:style-name="Preformatted_20_Text"/>
      <text:p text:style-name="Preformatted_20_Text">Eseguire almeno:</text:p>
      <text:p text:style-name="Preformatted_20_Text"/>
      <text:p text:style-name="Preformatted_20_Text"><text:soft-page-break/>**3 trascrizioni consecutive**</text:p>
      <text:p text:style-name="Preformatted_20_Text"/>
      <text:p text:style-name="Preformatted_20_Text">PASS:</text:p>
      <text:p text:style-name="Preformatted_20_Text"/>
      <text:p text:style-name="Preformatted_20_Text">- nessun crash;</text:p>
      <text:p text:style-name="Preformatted_20_Text">- nessun blocco;</text:p>
      <text:p text:style-name="Preformatted_20_Text">- risultati disponibili.</text:p>
      <text:p text:style-name="Preformatted_20_Text"/>
      <text:p text:style-name="Preformatted_20_Text">## TEST 10 — ESPORTAZIONE</text:p>
      <text:p text:style-name="Preformatted_20_Text"/>
      <text:p text:style-name="Preformatted_20_Text">PASS:</text:p>
      <text:p text:style-name="Preformatted_20_Text"/>
      <text:p text:style-name="Preformatted_20_Text">- copia negli appunti;</text:p>
      <text:p text:style-name="Preformatted_20_Text">- salvataggio TXT.</text:p>
      <text:p text:style-name="Preformatted_20_Text"/>
      <text:p text:style-name="Preformatted_20_Text">---</text:p>
      <text:p text:style-name="Preformatted_20_Text"/>
      <text:p text:style-name="Preformatted_20_Text"># 15. CRITERI DI SUCCESSO V1</text:p>
      <text:p text:style-name="Preformatted_20_Text"/>
      <text:p text:style-name="Preformatted_20_Text">La V1 è considerata riuscita se:</text:p>
      <text:p text:style-name="Preformatted_20_Text"/>
      <text:p text:style-name="Preformatted_20_Text">```text</text:p>
      <text:p text:style-name="Preformatted_20_Text">WAV italiano</text:p>
      <text:p text:style-name="Preformatted_20_Text"><text:s text:c="4"/>↓</text:p>
      <text:p text:style-name="Preformatted_20_Text">Whisper locale</text:p>
      <text:p text:style-name="Preformatted_20_Text"><text:s text:c="4"/>↓</text:p>
      <text:p text:style-name="Preformatted_20_Text">TESTO italiano</text:p>
      <text:p text:style-name="Preformatted_20_Text">```</text:p>
      <text:p text:style-name="Preformatted_20_Text"/>
      <text:p text:style-name="Preformatted_20_Text">e contemporaneamente:</text:p>
      <text:p text:style-name="Preformatted_20_Text"/>
      <text:p text:style-name="Preformatted_20_Text">```text</text:p>
      <text:p text:style-name="Preformatted_20_Text">COSTO = €0</text:p>
      <text:p text:style-name="Preformatted_20_Text">CLOUD = NO</text:p>
      <text:p text:style-name="Preformatted_20_Text">API = NO</text:p>
      <text:p text:style-name="Preformatted_20_Text">ACCOUNT = NO</text:p>
      <text:p text:style-name="Preformatted_20_Text">TRACKING = NO</text:p>
      <text:p text:style-name="Preformatted_20_Text">OFFLINE = SI</text:p>
      <text:p text:style-name="Preformatted_20_Text">```</text:p>
      <text:p text:style-name="Preformatted_20_Text"/>
      <text:p text:style-name="Preformatted_20_Text">Il sistema non deve necessariamente essere real-time.</text:p>
      <text:p text:style-name="Preformatted_20_Text"/>
      <text:p text:style-name="Preformatted_20_Text">La priorità è:</text:p>
      <text:p text:style-name="Preformatted_20_Text"/>
      <text:p text:style-name="Preformatted_20_Text">1. correttezza;</text:p>
      <text:p text:style-name="Preformatted_20_Text">2. funzionamento locale;</text:p>
      <text:p text:style-name="Preformatted_20_Text">3. stabilità;</text:p>
      <text:p text:style-name="Preformatted_20_Text">4. prestazioni.</text:p>
      <text:p text:style-name="Preformatted_20_Text"/>
      <text:p text:style-name="Preformatted_20_Text">---</text:p>
      <text:p text:style-name="Preformatted_20_Text"/>
      <text:p text:style-name="Preformatted_20_Text"># 16. AGENTI GML 5.2</text:p>
      <text:p text:style-name="Preformatted_20_Text"/>
      <text:p text:style-name="Preformatted_20_Text">## AGENTE A — BUILDER</text:p>
      <text:p text:style-name="Preformatted_20_Text"/>
      <text:p text:style-name="Preformatted_20_Text">Responsabilità:</text:p>
      <text:p text:style-name="Preformatted_20_Text"/>
      <text:p text:style-name="Preformatted_20_Text">- HTML;</text:p>
      <text:p text:style-name="Preformatted_20_Text">- CSS;</text:p>
      <text:p text:style-name="Preformatted_20_Text">- JavaScript;</text:p>
      <text:p text:style-name="Preformatted_20_Text">- interfaccia;</text:p>
      <text:p text:style-name="Preformatted_20_Text">- caricamento WAV;</text:p>
      <text:p text:style-name="Preformatted_20_Text">- output TXT.</text:p>
      <text:p text:style-name="Preformatted_20_Text"/>
      <text:p text:style-name="Preformatted_20_Text"><text:soft-page-break/>Non deve modificare il motore Whisper.</text:p>
      <text:p text:style-name="Preformatted_20_Text"/>
      <text:p text:style-name="Preformatted_20_Text">---</text:p>
      <text:p text:style-name="Preformatted_20_Text"/>
      <text:p text:style-name="Preformatted_20_Text">## AGENTE B — RUNTIME</text:p>
      <text:p text:style-name="Preformatted_20_Text"/>
      <text:p text:style-name="Preformatted_20_Text">Responsabilità:</text:p>
      <text:p text:style-name="Preformatted_20_Text"/>
      <text:p text:style-name="Preformatted_20_Text">- whisper.cpp;</text:p>
      <text:p text:style-name="Preformatted_20_Text">- WASM;</text:p>
      <text:p text:style-name="Preformatted_20_Text">- modello;</text:p>
      <text:p text:style-name="Preformatted_20_Text">- integrazione runtime;</text:p>
      <text:p text:style-name="Preformatted_20_Text">- compatibilità CPU/browser.</text:p>
      <text:p text:style-name="Preformatted_20_Text"/>
      <text:p text:style-name="Preformatted_20_Text">Deve seguire il progetto ufficiale.</text:p>
      <text:p text:style-name="Preformatted_20_Text"/>
      <text:p text:style-name="Preformatted_20_Text">---</text:p>
      <text:p text:style-name="Preformatted_20_Text"/>
      <text:p text:style-name="Preformatted_20_Text">## AGENTE C — TESTER</text:p>
      <text:p text:style-name="Preformatted_20_Text"/>
      <text:p text:style-name="Preformatted_20_Text">Responsabilità:</text:p>
      <text:p text:style-name="Preformatted_20_Text"/>
      <text:p text:style-name="Preformatted_20_Text">- test WAV;</text:p>
      <text:p text:style-name="Preformatted_20_Text">- test italiano;</text:p>
      <text:p text:style-name="Preformatted_20_Text">- benchmark;</text:p>
      <text:p text:style-name="Preformatted_20_Text">- test offline;</text:p>
      <text:p text:style-name="Preformatted_20_Text">- test ripetibilità;</text:p>
      <text:p text:style-name="Preformatted_20_Text">- rilevazione errori.</text:p>
      <text:p text:style-name="Preformatted_20_Text"/>
      <text:p text:style-name="Preformatted_20_Text">Non modifica l'architettura.</text:p>
      <text:p text:style-name="Preformatted_20_Text"/>
      <text:p text:style-name="Preformatted_20_Text">---</text:p>
      <text:p text:style-name="Preformatted_20_Text"/>
      <text:p text:style-name="Preformatted_20_Text">## AGENTE D — AUDITOR</text:p>
      <text:p text:style-name="Preformatted_20_Text"/>
      <text:p text:style-name="Preformatted_20_Text">Non modifica il codice.</text:p>
      <text:p text:style-name="Preformatted_20_Text"/>
      <text:p text:style-name="Preformatted_20_Text">Controlla:</text:p>
      <text:p text:style-name="Preformatted_20_Text"/>
      <text:p text:style-name="Preformatted_20_Text">```text</text:p>
      <text:p text:style-name="Preformatted_20_Text">cloud = NO</text:p>
      <text:p text:style-name="Preformatted_20_Text">API = NO</text:p>
      <text:p text:style-name="Preformatted_20_Text">tracking = NO</text:p>
      <text:p text:style-name="Preformatted_20_Text">analytics = NO</text:p>
      <text:p text:style-name="Preformatted_20_Text">remote fetch = NO</text:p>
      <text:p text:style-name="Preformatted_20_Text">account = NO</text:p>
      <text:p text:style-name="Preformatted_20_Text">```</text:p>
      <text:p text:style-name="Preformatted_20_Text"/>
      <text:p text:style-name="Preformatted_20_Text">Controlla anche:</text:p>
      <text:p text:style-name="Preformatted_20_Text"/>
      <text:p text:style-name="Preformatted_20_Text">- dipendenze;</text:p>
      <text:p text:style-name="Preformatted_20_Text">- licenze;</text:p>
      <text:p text:style-name="Preformatted_20_Text">- origine dei modelli;</text:p>
      <text:p text:style-name="Preformatted_20_Text">- asset locali;</text:p>
      <text:p text:style-name="Preformatted_20_Text">- riproducibilità.</text:p>
      <text:p text:style-name="Preformatted_20_Text"/>
      <text:p text:style-name="Preformatted_20_Text">---</text:p>
      <text:p text:style-name="Preformatted_20_Text"/>
      <text:p text:style-name="Preformatted_20_Text"># 17. PIPELINE DEGLI AGENTI</text:p>
      <text:p text:style-name="Preformatted_20_Text"/>
      <text:p text:style-name="Preformatted_20_Text">```text</text:p>
      <text:p text:style-name="Preformatted_20_Text">AGENTE A</text:p>
      <text:p text:style-name="Preformatted_20_Text"><text:s text:c="3"/>↓</text:p>
      <text:p text:style-name="Preformatted_20_Text">BUILD</text:p>
      <text:p text:style-name="Preformatted_20_Text"><text:soft-page-break/><text:s text:c="3"/>↓</text:p>
      <text:p text:style-name="Preformatted_20_Text">AGENTE B</text:p>
      <text:p text:style-name="Preformatted_20_Text"><text:s text:c="3"/>↓</text:p>
      <text:p text:style-name="Preformatted_20_Text">RUNTIME</text:p>
      <text:p text:style-name="Preformatted_20_Text"><text:s text:c="3"/>↓</text:p>
      <text:p text:style-name="Preformatted_20_Text">AGENTE C</text:p>
      <text:p text:style-name="Preformatted_20_Text"><text:s text:c="3"/>↓</text:p>
      <text:p text:style-name="Preformatted_20_Text">TEST</text:p>
      <text:p text:style-name="Preformatted_20_Text"><text:s text:c="3"/>↓</text:p>
      <text:p text:style-name="Preformatted_20_Text">AGENTE D</text:p>
      <text:p text:style-name="Preformatted_20_Text"><text:s text:c="3"/>↓</text:p>
      <text:p text:style-name="Preformatted_20_Text">AUDIT</text:p>
      <text:p text:style-name="Preformatted_20_Text"><text:s text:c="3"/>↓</text:p>
      <text:p text:style-name="Preformatted_20_Text">PASS / FAIL</text:p>
      <text:p text:style-name="Preformatted_20_Text"><text:s text:c="3"/>↓</text:p>
      <text:p text:style-name="Preformatted_20_Text">FREEZE V1</text:p>
      <text:p text:style-name="Preformatted_20_Text">```</text:p>
      <text:p text:style-name="Preformatted_20_Text"/>
      <text:p text:style-name="Preformatted_20_Text">Gli agenti non devono modificare contemporaneamente gli stessi file.</text:p>
      <text:p text:style-name="Preformatted_20_Text"/>
      <text:p text:style-name="Preformatted_20_Text">---</text:p>
      <text:p text:style-name="Preformatted_20_Text"/>
      <text:p text:style-name="Preformatted_20_Text"># 18. REGOLA DI AUDIT</text:p>
      <text:p text:style-name="Preformatted_20_Text"/>
      <text:p text:style-name="Preformatted_20_Text">Ogni dipendenza deve essere classificata:</text:p>
      <text:p text:style-name="Preformatted_20_Text"/>
      <text:p text:style-name="Preformatted_20_Text">```text</text:p>
      <text:p text:style-name="Preformatted_20_Text">NOME</text:p>
      <text:p text:style-name="Preformatted_20_Text">VERSIONE</text:p>
      <text:p text:style-name="Preformatted_20_Text">LICENZA</text:p>
      <text:p text:style-name="Preformatted_20_Text">ORIGINE</text:p>
      <text:p text:style-name="Preformatted_20_Text">FUNZIONE</text:p>
      <text:p text:style-name="Preformatted_20_Text">NECESSARIA OFFLINE?</text:p>
      <text:p text:style-name="Preformatted_20_Text">```</text:p>
      <text:p text:style-name="Preformatted_20_Text"/>
      <text:p text:style-name="Preformatted_20_Text">Non accettare dipendenze non documentate.</text:p>
      <text:p text:style-name="Preformatted_20_Text"/>
      <text:p text:style-name="Preformatted_20_Text">Non accettare CDN obbligatori.</text:p>
      <text:p text:style-name="Preformatted_20_Text"/>
      <text:p text:style-name="Preformatted_20_Text">Non accettare librerie caricate dinamicamente da Internet.</text:p>
      <text:p text:style-name="Preformatted_20_Text"/>
      <text:p text:style-name="Preformatted_20_Text">---</text:p>
      <text:p text:style-name="Preformatted_20_Text"/>
      <text:p text:style-name="Preformatted_20_Text"># 19. LICENZE</text:p>
      <text:p text:style-name="Preformatted_20_Text"/>
      <text:p text:style-name="Preformatted_20_Text">Gli agenti devono verificare individualmente:</text:p>
      <text:p text:style-name="Preformatted_20_Text"/>
      <text:p text:style-name="Preformatted_20_Text">- whisper.cpp;</text:p>
      <text:p text:style-name="Preformatted_20_Text">- runtime WASM;</text:p>
      <text:p text:style-name="Preformatted_20_Text">- modello;</text:p>
      <text:p text:style-name="Preformatted_20_Text">- eventuali librerie JavaScript;</text:p>
      <text:p text:style-name="Preformatted_20_Text">- eventuali font;</text:p>
      <text:p text:style-name="Preformatted_20_Text">- eventuali componenti audio.</text:p>
      <text:p text:style-name="Preformatted_20_Text"/>
      <text:p text:style-name="Preformatted_20_Text">Il progetto non deve dichiarare genericamente "open source" senza verificare le licenze dei singoli componenti.</text:p>
      <text:p text:style-name="Preformatted_20_Text"/>
      <text:p text:style-name="Preformatted_20_Text">---</text:p>
      <text:p text:style-name="Preformatted_20_Text"/>
      <text:p text:style-name="Preformatted_20_Text"># 20. SICUREZZA</text:p>
      <text:p text:style-name="Preformatted_20_Text"/>
      <text:p text:style-name="Preformatted_20_Text">L'applicazione deve:</text:p>
      <text:p text:style-name="Preformatted_20_Text"/>
      <text:p text:style-name="Preformatted_20_Text">- evitare `eval()` non necessario;</text:p>
      <text:p text:style-name="Preformatted_20_Text"><text:soft-page-break/>- evitare codice remoto;</text:p>
      <text:p text:style-name="Preformatted_20_Text">- evitare upload automatici;</text:p>
      <text:p text:style-name="Preformatted_20_Text">- evitare telemetria;</text:p>
      <text:p text:style-name="Preformatted_20_Text">- evitare accessi non necessari al filesystem;</text:p>
      <text:p text:style-name="Preformatted_20_Text">- utilizzare solo file scelti esplicitamente dall'utente.</text:p>
      <text:p text:style-name="Preformatted_20_Text"/>
      <text:p text:style-name="Preformatted_20_Text">Il WAV deve essere trattato come input non fidato.</text:p>
      <text:p text:style-name="Preformatted_20_Text"/>
      <text:p text:style-name="Preformatted_20_Text">---</text:p>
      <text:p text:style-name="Preformatted_20_Text"/>
      <text:p text:style-name="Preformatted_20_Text"># 21. ERRORE E FALLBACK</text:p>
      <text:p text:style-name="Preformatted_20_Text"/>
      <text:p text:style-name="Preformatted_20_Text">In caso di errore:</text:p>
      <text:p text:style-name="Preformatted_20_Text"/>
      <text:p text:style-name="Preformatted_20_Text">```text</text:p>
      <text:p text:style-name="Preformatted_20_Text">ERRORE STT</text:p>
      <text:p text:style-name="Preformatted_20_Text"/>
      <text:p text:style-name="Preformatted_20_Text">Motivo:</text:p>
      <text:p text:style-name="Preformatted_20_Text">[descrizione]</text:p>
      <text:p text:style-name="Preformatted_20_Text"/>
      <text:p text:style-name="Preformatted_20_Text">Azione:</text:p>
      <text:p text:style-name="Preformatted_20_Text">[azione suggerita]</text:p>
      <text:p text:style-name="Preformatted_20_Text">```</text:p>
      <text:p text:style-name="Preformatted_20_Text"/>
      <text:p text:style-name="Preformatted_20_Text">Non inviare il file online.</text:p>
      <text:p text:style-name="Preformatted_20_Text"/>
      <text:p text:style-name="Preformatted_20_Text">Non usare automaticamente un servizio cloud.</text:p>
      <text:p text:style-name="Preformatted_20_Text"/>
      <text:p text:style-name="Preformatted_20_Text">Non modificare il sistema operativo.</text:p>
      <text:p text:style-name="Preformatted_20_Text"/>
      <text:p text:style-name="Preformatted_20_Text">---</text:p>
      <text:p text:style-name="Preformatted_20_Text"/>
      <text:p text:style-name="Preformatted_20_Text"># 22. MP3</text:p>
      <text:p text:style-name="Preformatted_20_Text"/>
      <text:p text:style-name="Preformatted_20_Text">**FUORI SCOPE V1**</text:p>
      <text:p text:style-name="Preformatted_20_Text"/>
      <text:p text:style-name="Preformatted_20_Text">MP3 non deve essere implementato nella prima versione.</text:p>
      <text:p text:style-name="Preformatted_20_Text"/>
      <text:p text:style-name="Preformatted_20_Text">Potrà essere aggiunto in V1.1:</text:p>
      <text:p text:style-name="Preformatted_20_Text"/>
      <text:p text:style-name="Preformatted_20_Text">```text</text:p>
      <text:p text:style-name="Preformatted_20_Text">MP3</text:p>
      <text:p text:style-name="Preformatted_20_Text"><text:s/>↓</text:p>
      <text:p text:style-name="Preformatted_20_Text">decoder</text:p>
      <text:p text:style-name="Preformatted_20_Text"><text:s/>↓</text:p>
      <text:p text:style-name="Preformatted_20_Text">PCM</text:p>
      <text:p text:style-name="Preformatted_20_Text"><text:s/>↓</text:p>
      <text:p text:style-name="Preformatted_20_Text">STT</text:p>
      <text:p text:style-name="Preformatted_20_Text">```</text:p>
      <text:p text:style-name="Preformatted_20_Text"/>
      <text:p text:style-name="Preformatted_20_Text">La V1 deve rimanere:</text:p>
      <text:p text:style-name="Preformatted_20_Text"/>
      <text:p text:style-name="Preformatted_20_Text">**WAV → TESTO**</text:p>
      <text:p text:style-name="Preformatted_20_Text"/>
      <text:p text:style-name="Preformatted_20_Text">---</text:p>
      <text:p text:style-name="Preformatted_20_Text"/>
      <text:p text:style-name="Preformatted_20_Text"># 23. INTEGRAZIONE FUTURA CON PENSAI</text:p>
      <text:p text:style-name="Preformatted_20_Text"/>
      <text:p text:style-name="Preformatted_20_Text">La separazione deve essere mantenuta:</text:p>
      <text:p text:style-name="Preformatted_20_Text"/>
      <text:p text:style-name="Preformatted_20_Text">```text</text:p>
      <text:p text:style-name="Preformatted_20_Text">PENSAI-STT</text:p>
      <text:p text:style-name="Preformatted_20_Text"><text:s text:c="5"/>|</text:p>
      <text:p text:style-name="Preformatted_20_Text"><text:s text:c="5"/>| TESTO</text:p>
      <text:p text:style-name="Preformatted_20_Text"><text:soft-page-break/><text:s text:c="5"/>v</text:p>
      <text:p text:style-name="Preformatted_20_Text">PENSAI</text:p>
      <text:p text:style-name="Preformatted_20_Text"><text:s text:c="5"/>|</text:p>
      <text:p text:style-name="Preformatted_20_Text"><text:s text:c="5"/>+-- NORMALIZE</text:p>
      <text:p text:style-name="Preformatted_20_Text"><text:s text:c="5"/>+-- GENERATE_OPTIONS</text:p>
      <text:p text:style-name="Preformatted_20_Text"><text:s text:c="5"/>+-- FILTER</text:p>
      <text:p text:style-name="Preformatted_20_Text"><text:s text:c="5"/>+-- SCORE</text:p>
      <text:p text:style-name="Preformatted_20_Text"><text:s text:c="5"/>+-- VIA UNICA</text:p>
      <text:p text:style-name="Preformatted_20_Text">```</text:p>
      <text:p text:style-name="Preformatted_20_Text"/>
      <text:p text:style-name="Preformatted_20_Text">PENSAI-STT non deve implementare:</text:p>
      <text:p text:style-name="Preformatted_20_Text"/>
      <text:p text:style-name="Preformatted_20_Text">- SCORE;</text:p>
      <text:p text:style-name="Preformatted_20_Text">- FILTER;</text:p>
      <text:p text:style-name="Preformatted_20_Text">- VIA UNICA;</text:p>
      <text:p text:style-name="Preformatted_20_Text">- decisioni;</text:p>
      <text:p text:style-name="Preformatted_20_Text">- governance;</text:p>
      <text:p text:style-name="Preformatted_20_Text">- valutazione del rischio.</text:p>
      <text:p text:style-name="Preformatted_20_Text"/>
      <text:p text:style-name="Preformatted_20_Text">---</text:p>
      <text:p text:style-name="Preformatted_20_Text"/>
      <text:p text:style-name="Preformatted_20_Text"># 24. PROMPT MASTER PER GML 5.2</text:p>
      <text:p text:style-name="Preformatted_20_Text"/>
      <text:p text:style-name="Preformatted_20_Text">Utilizzare il seguente prompt come istruzione principale agli agenti:</text:p>
      <text:p text:style-name="Preformatted_20_Text"/>
      <text:p text:style-name="Preformatted_20_Text">&gt; Realizza PENSAI-STT V1.0 secondo questo blueprint.</text:p>
      <text:p text:style-name="Preformatted_20_Text">&gt;</text:p>
      <text:p text:style-name="Preformatted_20_Text">&gt; Obiettivo esclusivo: WAV → TESTO ITALIANO.</text:p>
      <text:p text:style-name="Preformatted_20_Text">&gt;</text:p>
      <text:p text:style-name="Preformatted_20_Text">&gt; Usa whisper.cpp tramite WebAssembly.</text:p>
      <text:p text:style-name="Preformatted_20_Text">&gt;</text:p>
      <text:p text:style-name="Preformatted_20_Text">&gt; Il sistema target è un Intel Pentium G620, 2 core, x86_64, 12 GB RAM, senza AVX e senza AVX2, Linux Mint 22.3.</text:p>
      <text:p text:style-name="Preformatted_20_Text">&gt;</text:p>
      <text:p text:style-name="Preformatted_20_Text">&gt; Il sistema deve funzionare localmente e offline.</text:p>
      <text:p text:style-name="Preformatted_20_Text">&gt;</text:p>
      <text:p text:style-name="Preformatted_20_Text">&gt; Costo economico obbligatorio: €0.</text:p>
      <text:p text:style-name="Preformatted_20_Text">&gt;</text:p>
      <text:p text:style-name="Preformatted_20_Text">&gt; Nessuna API cloud.</text:p>
      <text:p text:style-name="Preformatted_20_Text">&gt;</text:p>
      <text:p text:style-name="Preformatted_20_Text">&gt; Nessun account.</text:p>
      <text:p text:style-name="Preformatted_20_Text">&gt;</text:p>
      <text:p text:style-name="Preformatted_20_Text">&gt; Nessuna telemetria.</text:p>
      <text:p text:style-name="Preformatted_20_Text">&gt;</text:p>
      <text:p text:style-name="Preformatted_20_Text">&gt; Nessun tracking.</text:p>
      <text:p text:style-name="Preformatted_20_Text">&gt;</text:p>
      <text:p text:style-name="Preformatted_20_Text">&gt; Nessuna pubblicità.</text:p>
      <text:p text:style-name="Preformatted_20_Text">&gt;</text:p>
      <text:p text:style-name="Preformatted_20_Text">&gt; Nessun upload dell'audio.</text:p>
      <text:p text:style-name="Preformatted_20_Text">&gt;</text:p>
      <text:p text:style-name="Preformatted_20_Text">&gt; Usa inizialmente Whisper tiny multilingue.</text:p>
      <text:p text:style-name="Preformatted_20_Text">&gt;</text:p>
      <text:p text:style-name="Preformatted_20_Text">&gt; Supporta esclusivamente WAV nella V1.</text:p>
      <text:p text:style-name="Preformatted_20_Text">&gt;</text:p>
      <text:p text:style-name="Preformatted_20_Text">&gt; Non implementare MP3 nella V1.</text:p>
      <text:p text:style-name="Preformatted_20_Text">&gt;</text:p>
      <text:p text:style-name="Preformatted_20_Text">&gt; Non utilizzare PyTorch.</text:p>
      <text:p text:style-name="Preformatted_20_Text">&gt;</text:p>
      <text:p text:style-name="Preformatted_20_Text">&gt; Non usare Web Speech API come fallback.</text:p>
      <text:p text:style-name="Preformatted_20_Text">&gt;</text:p>
      <text:p text:style-name="Preformatted_20_Text">&gt; Non dichiarare compatibilità o real-time prima del benchmark reale sul sistema target.</text:p>
      <text:p text:style-name="Preformatted_20_Text">&gt;</text:p>
      <text:p text:style-name="Preformatted_20_Text">&gt; Mantieni separati HTML, JavaScript, CSS, WASM e modello.</text:p>
      <text:p text:style-name="Preformatted_20_Text"><text:soft-page-break/>&gt;</text:p>
      <text:p text:style-name="Preformatted_20_Text">&gt; Esegui tutti i test indicati nel blueprint.</text:p>
      <text:p text:style-name="Preformatted_20_Text">&gt;</text:p>
      <text:p text:style-name="Preformatted_20_Text">&gt; Produci:</text:p>
      <text:p text:style-name="Preformatted_20_Text">&gt;</text:p>
      <text:p text:style-name="Preformatted_20_Text">&gt; 1. codice;</text:p>
      <text:p text:style-name="Preformatted_20_Text">&gt; 2. struttura del progetto;</text:p>
      <text:p text:style-name="Preformatted_20_Text">&gt; 3. README;</text:p>
      <text:p text:style-name="Preformatted_20_Text">&gt; 4. elenco dipendenze;</text:p>
      <text:p text:style-name="Preformatted_20_Text">&gt; 5. licenze;</text:p>
      <text:p text:style-name="Preformatted_20_Text">&gt; 6. risultato benchmark;</text:p>
      <text:p text:style-name="Preformatted_20_Text">&gt; 7. risultato test offline;</text:p>
      <text:p text:style-name="Preformatted_20_Text">&gt; 8. risultato audit privacy;</text:p>
      <text:p text:style-name="Preformatted_20_Text">&gt; 9. PASS/FAIL per ogni requisito.</text:p>
      <text:p text:style-name="Preformatted_20_Text">&gt;</text:p>
      <text:p text:style-name="Preformatted_20_Text">&gt; Non modificare l'architettura senza autorizzazione.</text:p>
      <text:p text:style-name="Preformatted_20_Text">&gt;</text:p>
      <text:p text:style-name="Preformatted_20_Text">&gt; Non aggiungere funzionalità non richieste.</text:p>
      <text:p text:style-name="Preformatted_20_Text">&gt;</text:p>
      <text:p text:style-name="Preformatted_20_Text">&gt; La V1 deve essere considerata sperimentale fino al completamento dei benchmark sul Pentium G620.</text:p>
      <text:p text:style-name="Preformatted_20_Text"/>
      <text:p text:style-name="Preformatted_20_Text">---</text:p>
      <text:p text:style-name="Preformatted_20_Text"/>
      <text:p text:style-name="Preformatted_20_Text"># 25. DEFINITION OF DONE</text:p>
      <text:p text:style-name="Preformatted_20_Text"/>
      <text:p text:style-name="Preformatted_20_Text">Il progetto è terminato solo quando:</text:p>
      <text:p text:style-name="Preformatted_20_Text"/>
      <text:p text:style-name="Preformatted_20_Text">```text</text:p>
      <text:p text:style-name="Preformatted_20_Text">[ ] HTML funzionante</text:p>
      <text:p text:style-name="Preformatted_20_Text">[ ] WASM funzionante</text:p>
      <text:p text:style-name="Preformatted_20_Text">[ ] modello locale</text:p>
      <text:p text:style-name="Preformatted_20_Text">[ ] WAV caricato</text:p>
      <text:p text:style-name="Preformatted_20_Text">[ ] italiano trascritto</text:p>
      <text:p text:style-name="Preformatted_20_Text">[ ] testo copiabile</text:p>
      <text:p text:style-name="Preformatted_20_Text">[ ] TXT esportabile</text:p>
      <text:p text:style-name="Preformatted_20_Text">[ ] offline verificato</text:p>
      <text:p text:style-name="Preformatted_20_Text">[ ] nessuna API</text:p>
      <text:p text:style-name="Preformatted_20_Text">[ ] nessun cloud</text:p>
      <text:p text:style-name="Preformatted_20_Text">[ ] nessun tracking</text:p>
      <text:p text:style-name="Preformatted_20_Text">[ ] tre esecuzioni consecutive</text:p>
      <text:p text:style-name="Preformatted_20_Text">[ ] benchmark completato</text:p>
      <text:p text:style-name="Preformatted_20_Text">[ ] licenze verificate</text:p>
      <text:p text:style-name="Preformatted_20_Text">[ ] audit completato</text:p>
      <text:p text:style-name="Preformatted_20_Text">[ ] report PASS/FAIL prodotto</text:p>
      <text:p text:style-name="Preformatted_20_Text">```</text:p>
      <text:p text:style-name="Preformatted_20_Text"/>
      <text:p text:style-name="Preformatted_20_Text">---</text:p>
      <text:p text:style-name="Preformatted_20_Text"/>
      <text:p text:style-name="Preformatted_20_Text"># 26. STATO DEL PROGETTO</text:p>
      <text:p text:style-name="Preformatted_20_Text"/>
      <text:p text:style-name="Preformatted_20_Text">**PENSAI-STT V1.0 — BLUEPRINT CONGELATO**</text:p>
      <text:p text:style-name="Preformatted_20_Text"/>
      <text:p text:style-name="Preformatted_20_Text">Principio:</text:p>
      <text:p text:style-name="Preformatted_20_Text"/>
      <text:p text:style-name="Preformatted_20_Text">&gt; **Il computer ascolta. PENSAI riceve il testo.**</text:p>
      <text:p text:style-name="Preformatted_20_Text"/>
      <text:p text:style-name="Preformatted_20_Text">Il modulo STT non decide.</text:p>
      <text:p text:style-name="Preformatted_20_Text"/>
      <text:p text:style-name="Preformatted_20_Text">Il modulo PENSAI non deve dipendere dal particolare motore STT.</text:p>
      <text:p text:style-name="Preformatted_20_Text"/>
      <text:p text:style-name="Preformatted_20_Text">Questa separazione consente di sostituire Whisper in futuro con un altro motore senza modificare l'architettura decisionale.</text:p>
      <text:p text:style-name="Preformatted_20_Text"/>
      <text:p text:style-name="Preformatted_20_Text"><text:soft-page-break/>---</text:p>
      <text:p text:style-name="Preformatted_20_Text"/>
      <text:p text:style-name="Preformatted_20_Text">## Riferimenti tecnici</text:p>
      <text:p text:style-name="Preformatted_20_Text"/>
      <text:p text:style-name="Preformatted_20_Text">- whisper.cpp: https://github.com/ggml-org/whisper.cpp</text:p>
      <text:p text:style-name="Preformatted_20_Text">- whisper.cpp WASM: https://github.com/ggml-org/whisper.cpp/tree/master/examples/whisper.wasm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0" meta:image-count="0" meta:object-count="0" meta:page-count="15" meta:paragraph-count="625" meta:word-count="1965" meta:character-count="12789" meta:non-whitespace-character-count="10770"/>
    <meta:generator>LibreOffice/24.2.7.2$Linux_X86_64 LibreOffice_project/420$Build-2</meta:generator>
  </office:meta>
</office:document-meta>
</file>